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21200000161F1DA111D.png"/>
  <manifest:file-entry manifest:media-type="image/jpeg" manifest:full-path="Pictures/100000000000055E0000021698B0062F.jpg"/>
  <manifest:file-entry manifest:media-type="image/jpeg" manifest:full-path="Pictures/100000000000010000000100A0FF7373.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Arial2" svg:font-family="Arial" style:font-family-generic="swiss"/>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left="0.501cm" fo:margin-right="0cm" fo:margin-top="0cm" fo:margin-bottom="0cm" fo:line-height="115%" fo:text-indent="0cm" style:auto-text-indent="false"/>
    </style:style>
    <style:style style:name="P2" style:family="paragraph" style:parent-style-name="Standard">
      <style:paragraph-properties fo:margin-left="0.501cm" fo:margin-right="0cm" fo:margin-top="0cm" fo:margin-bottom="0cm" fo:line-height="115%" fo:text-align="center" style:justify-single-word="false" fo:text-indent="0cm" style:auto-text-indent="false"/>
    </style:style>
    <style:style style:name="P3" style:family="paragraph" style:parent-style-name="Standard">
      <style:paragraph-properties fo:margin-left="0.501cm" fo:margin-right="0cm" fo:margin-top="0cm" fo:margin-bottom="0cm" fo:line-height="115%" fo:hyphenation-ladder-count="no-limit" fo:text-indent="0cm" style:auto-text-indent="false"/>
      <style:text-properties fo:hyphenate="false" fo:hyphenation-remain-char-count="2" fo:hyphenation-push-char-count="2"/>
    </style:style>
    <style:style style:name="P4" style:family="paragraph" style:parent-style-name="Standard">
      <style:paragraph-properties fo:margin-left="0.501cm" fo:margin-right="0cm" fo:margin-top="0cm" fo:margin-bottom="0cm" fo:line-height="115%" fo:text-indent="0cm" style:auto-text-indent="false"/>
      <style:text-properties style:font-name="Times New Roman" fo:font-size="12pt" style:font-size-asian="12pt" style:font-name-complex="Times New Roman1" style:font-size-complex="12pt"/>
    </style:style>
    <style:style style:name="P5" style:family="paragraph" style:parent-style-name="Standard">
      <style:paragraph-properties fo:margin-left="0.501cm" fo:margin-right="0cm" fo:margin-top="0cm" fo:margin-bottom="0cm" fo:line-height="115%" fo:text-align="center" style:justify-single-word="false" fo:text-indent="0cm" style:auto-text-indent="false"/>
      <style:text-properties style:font-name="Times New Roman" fo:font-size="12pt" style:font-size-asian="12pt" style:font-name-complex="Times New Roman1" style:font-size-complex="12pt"/>
    </style:style>
    <style:style style:name="P6" style:family="paragraph" style:parent-style-name="Standard">
      <style:paragraph-properties fo:margin-left="0.501cm" fo:margin-right="0cm" fo:margin-top="0cm" fo:margin-bottom="0cm" fo:line-height="115%" fo:text-indent="0cm" style:auto-text-indent="false"/>
      <style:text-properties style:font-name="Times New Roman" fo:font-size="12pt" style:font-name-asian="Times New Roman1" style:font-size-asian="12pt" style:font-name-complex="Times New Roman1" style:font-size-complex="12pt"/>
    </style:style>
    <style:style style:name="P7" style:family="paragraph" style:parent-style-name="Standard">
      <style:paragraph-properties fo:margin-left="0.501cm" fo:margin-right="0cm" fo:margin-top="0cm" fo:margin-bottom="0cm" fo:line-height="115%" fo:hyphenation-ladder-count="no-limit" fo:text-indent="0cm" style:auto-text-indent="false"/>
      <style:text-properties style:font-name="Times New Roman" fo:font-size="12pt" style:font-name-asian="Times New Roman1" style:font-size-asian="12pt" style:font-name-complex="Times New Roman1" style:font-size-complex="12pt" fo:hyphenate="false" fo:hyphenation-remain-char-count="2" fo:hyphenation-push-char-count="2"/>
    </style:style>
    <style:style style:name="P8" style:family="paragraph" style:parent-style-name="Standard">
      <style:paragraph-properties fo:margin-left="0.501cm" fo:margin-right="0cm" fo:margin-top="0cm" fo:margin-bottom="0cm" fo:line-height="115%" fo:text-indent="0cm" style:auto-text-indent="false"/>
      <style:text-properties style:font-name="Times New Roman" fo:font-size="12pt" style:text-underline-style="solid" style:text-underline-width="auto" style:text-underline-color="font-color" fo:font-weight="bold" style:font-size-asian="12pt" style:font-weight-asian="bold" style:font-name-complex="Times New Roman1" style:font-size-complex="12pt"/>
    </style:style>
    <style:style style:name="P9" style:family="paragraph" style:parent-style-name="Standard">
      <style:paragraph-properties fo:margin-left="0.501cm" fo:margin-right="0cm" fo:margin-top="0cm" fo:margin-bottom="0cm" fo:line-height="115%" fo:text-align="center" style:justify-single-word="false" fo:text-indent="0cm" style:auto-text-indent="false"/>
      <style:text-properties style:font-name="Times New Roman" fo:font-size="14pt" fo:font-weight="bold" style:font-size-asian="14pt" style:font-weight-asian="bold" style:font-name-complex="Times New Roman1" style:font-size-complex="14pt"/>
    </style:style>
    <style:style style:name="P10" style:family="paragraph" style:parent-style-name="Standard">
      <style:paragraph-properties fo:margin-left="0.501cm" fo:margin-right="0cm" fo:line-height="115%" fo:text-align="center" style:justify-single-word="false" fo:text-indent="0cm" style:auto-text-indent="false"/>
    </style:style>
    <style:style style:name="P11" style:family="paragraph" style:parent-style-name="Standard">
      <style:paragraph-properties fo:margin-left="0.501cm" fo:margin-right="0cm" fo:line-height="115%" fo:text-indent="0cm" style:auto-text-indent="false"/>
      <style:text-properties style:font-name="Times New Roman" fo:font-size="12pt" style:font-size-asian="12pt" style:font-name-complex="Times New Roman1" style:font-size-complex="12pt"/>
    </style:style>
    <style:style style:name="P12" style:family="paragraph" style:parent-style-name="Standard">
      <style:paragraph-properties fo:margin-left="0.501cm" fo:margin-right="0cm" fo:line-height="115%" fo:text-align="center" style:justify-single-word="false" fo:text-indent="0cm" style:auto-text-indent="false"/>
      <style:text-properties fo:color="#0563c1" fo:font-size="12pt" style:text-underline-style="solid" style:text-underline-width="auto" style:text-underline-color="font-color" style:font-size-asian="12pt" style:font-size-complex="12pt"/>
    </style:style>
    <style:style style:name="P13" style:family="paragraph" style:parent-style-name="Standard">
      <style:paragraph-properties fo:margin-left="0.501cm" fo:margin-right="-1.602cm" fo:margin-top="0cm" fo:margin-bottom="0cm" fo:line-height="115%" fo:text-indent="0cm" style:auto-text-indent="false"/>
      <style:text-properties style:font-name="Times New Roman" fo:font-size="12pt" style:font-size-asian="12pt" style:font-name-complex="Times New Roman1" style:font-size-complex="12pt"/>
    </style:style>
    <style:style style:name="P14" style:family="paragraph" style:parent-style-name="Standard">
      <style:paragraph-properties fo:margin-left="0.501cm" fo:margin-right="-1.351cm" fo:margin-top="0cm" fo:margin-bottom="0cm" fo:line-height="115%" fo:text-indent="0cm" style:auto-text-indent="false"/>
      <style:text-properties style:font-name="Times New Roman" fo:font-size="12pt" style:font-size-asian="12pt" style:font-name-complex="Times New Roman1" style:font-size-complex="12pt"/>
    </style:style>
    <style:style style:name="P15" style:family="paragraph" style:parent-style-name="Standard">
      <style:paragraph-properties style:line-height-at-least="0.457cm" style:text-autospace="none"/>
      <style:text-properties style:font-name="Times New Roman" fo:font-size="12pt" fo:language="lv" fo:country="LV" style:font-size-asian="12pt" style:language-asian="zxx" style:country-asian="none" style:font-name-complex="Times New Roman"/>
    </style:style>
    <style:style style:name="P16" style:family="paragraph" style:parent-style-name="Standard">
      <style:paragraph-properties style:line-height-at-least="0.457cm" style:text-autospace="none"/>
      <style:text-properties style:font-name="Times New Roman" fo:font-size="10pt" fo:language="lv" fo:country="LV" style:font-size-asian="10pt" style:language-asian="zxx" style:country-asian="none" style:font-name-complex="Times New Roman"/>
    </style:style>
    <style:style style:name="P17" style:family="paragraph" style:parent-style-name="Standard">
      <style:paragraph-properties style:line-height-at-least="0.457cm" fo:text-align="center" style:justify-single-word="false" style:text-autospace="none"/>
    </style:style>
    <style:style style:name="P18" style:family="paragraph" style:parent-style-name="Standard">
      <style:paragraph-properties fo:margin-top="0cm" fo:margin-bottom="0cm" fo:line-height="100%" style:text-autospace="none"/>
      <style:text-properties style:font-name="Times New Roman" fo:font-size="12pt" fo:language="lv" fo:country="LV" style:font-size-asian="12pt" style:language-asian="zxx" style:country-asian="none" style:font-name-complex="Times New Roman"/>
    </style:style>
    <style:style style:name="P19" style:family="paragraph" style:parent-style-name="Standard">
      <style:paragraph-properties fo:margin-top="0cm" fo:margin-bottom="0cm" fo:line-height="100%" fo:text-align="center" style:justify-single-word="false" style:text-autospace="none"/>
      <style:text-properties style:font-name="Times New Roman" fo:font-size="10pt" fo:language="lv" fo:country="LV" style:font-size-asian="10pt" style:font-name-complex="Times New Roman"/>
    </style:style>
    <style:style style:name="P20" style:family="paragraph" style:parent-style-name="Standard" style:master-page-name="Standard">
      <style:paragraph-properties fo:margin-left="0.501cm" fo:margin-right="0cm" fo:margin-top="0cm" fo:margin-bottom="0cm" fo:line-height="115%" fo:text-align="center" style:justify-single-word="false" fo:text-indent="0cm" style:auto-text-indent="false" style:page-number="auto"/>
      <style:text-properties style:font-name="Times New Roman" fo:font-size="14pt" fo:font-weight="bold" style:font-size-asian="14pt" style:font-weight-asian="bold" style:font-name-complex="Times New Roman1" style:font-size-complex="14pt"/>
    </style:style>
    <style:style style:name="T1" style:family="text">
      <style:text-properties style:font-name="Times New Roman" fo:font-size="12pt" style:font-size-asian="12pt" style:font-name-complex="Times New Roman1" style:font-size-complex="12pt"/>
    </style:style>
    <style:style style:name="T2" style:family="text">
      <style:text-properties style:font-name="Times New Roman" fo:font-size="12pt" style:text-underline-style="solid" style:text-underline-width="auto" style:text-underline-color="font-color" style:font-size-asian="12pt" style:font-name-complex="Times New Roman1" style:font-size-complex="12pt"/>
    </style:style>
    <style:style style:name="T3" style:family="text">
      <style:text-properties style:font-name="Times New Roman" fo:font-size="12pt" style:text-underline-style="solid" style:text-underline-width="auto" style:text-underline-color="font-color" fo:font-weight="bold" style:font-name-asian="Times New Roman1" style:font-size-asian="12pt" style:font-weight-asian="bold" style:font-name-complex="Times New Roman1" style:font-size-complex="12pt"/>
    </style:style>
    <style:style style:name="T4" style:family="text">
      <style:text-properties style:font-name="Times New Roman" fo:font-size="12pt" fo:font-weight="bold" style:font-size-asian="12pt" style:font-weight-asian="bold" style:font-name-complex="Times New Roman1" style:font-size-complex="12pt"/>
    </style:style>
    <style:style style:name="T5" style:family="text">
      <style:text-properties style:font-name="Times New Roman" fo:font-size="12pt" style:font-name-asian="Times New Roman1" style:font-size-asian="12pt" style:font-name-complex="Times New Roman1" style:font-size-complex="12pt"/>
    </style:style>
    <style:style style:name="T6" style:family="text">
      <style:text-properties fo:font-size="12pt" style:font-size-asian="12pt" style:font-size-complex="12pt"/>
    </style:style>
    <style:style style:name="T7" style:family="text">
      <style:text-properties fo:color="#1155cc" style:font-name="Times New Roman" fo:font-size="12pt" style:text-underline-style="solid" style:text-underline-width="auto" style:text-underline-color="font-color" style:font-name-asian="Times New Roman1" style:font-size-asian="12pt" style:font-name-complex="Times New Roman1" style:font-size-complex="12pt" loext:opacity="100%"/>
    </style:style>
    <style:style style:name="T8" style:family="text">
      <style:text-properties fo:color="#222222" style:font-name="Times New Roman" fo:font-size="12pt" fo:font-weight="bold" fo:background-color="#ffffff" style:font-name-asian="Times New Roman1" style:font-size-asian="12pt" style:font-weight-asian="bold" style:font-name-complex="Times New Roman1" style:font-size-complex="12pt" loext:opacity="100%" loext:char-shading-value="0"/>
    </style:style>
    <style:style style:name="T9" style:family="text">
      <style:text-properties fo:color="#0563c1" fo:font-size="12pt" style:text-underline-style="solid" style:text-underline-width="auto" style:text-underline-color="font-color" style:font-size-asian="12pt" style:font-size-complex="12pt" loext:opacity="100%"/>
    </style:style>
    <style:style style:name="T10" style:family="text">
      <style:text-properties fo:color="#333333" fo:font-size="10pt" style:font-size-asian="10pt" style:font-name-complex="Times New Roman" loext:opacity="100%"/>
    </style:style>
    <style:style style:name="T11" style:family="text">
      <style:text-properties fo:font-size="10pt" style:font-size-asian="10pt" style:font-name-complex="Times New Roman"/>
    </style:style>
    <style:style style:name="fr1" style:family="graphic" style:parent-style-name="Graphics">
      <style:graphic-properties fo:margin-left="0.319cm" fo:margin-right="0.319cm" fo:margin-top="0cm" fo:margin-bottom="0cm" style:wrap="right" style:number-wrapped-paragraphs="no-limit" style:wrap-contour="false" style:vertical-pos="from-top" style:vertical-rel="paragraph" style:horizontal-pos="from-left" style:horizontal-rel="paragraph" fo:background-color="#ffffff" style:background-transparency="0%" fo:padding="0.002cm" fo:border="none" style:mirror="none" fo:clip="rect(0.683cm, -0.011cm, 0.651cm, -0.011cm)" draw:luminance="0%" draw:contrast="0%" draw:red="0%" draw:green="0%" draw:blue="0%" draw:gamma="100%" draw:color-inversion="false" draw:image-opacity="100%" draw:color-mode="standard" style:flow-with-text="false">
        <style:background-image/>
      </style:graphic-properties>
    </style:style>
    <style:style style:name="fr2"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flow-with-text="false"/>
    </style:style>
    <style:style style:name="fr3" style:family="graphic" style:parent-style-name="Graphics">
      <style:graphic-properties style:wrap="non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frame draw:style-name="fr1" draw:name="Image1" text:anchor-type="char" svg:x="7.699cm" svg:y="-0.025cm" svg:width="2.887cm" svg:height="2.157cm" draw:z-index="1"><draw:image xlink:href="Pictures/100000000000010000000100A0FF7373.jpg" xlink:type="simple" xlink:show="embed" xlink:actuate="onLoad"/></draw:frame></text:p>
      <text:p text:style-name="P16"/>
      <text:p text:style-name="P15"/>
      <text:p text:style-name="P18"/>
      <text:p text:style-name="P19">Salaspils novada pašvaldības iestāde „Salaspils sporta nams”</text:p>
      <text:p text:style-name="P17"><text:span text:style-name="T10">Smilšu iela 1, Salaspils, LV- 2121 <text:s/></text:span><text:a xlink:type="simple" xlink:href="mailto:sporta.nams@salaspils.lv" text:style-name="Internet_20_link" text:visited-style-name="Visited_20_Internet_20_Link"><text:span text:style-name="Internet_20_link"><text:span text:style-name="T11">sporta.nams@salaspils.lv</text:span></text:span></text:a><text:span text:style-name="T10"> <text:s text:c="2"/></text:span><text:a xlink:type="simple" xlink:href="http://www.salaspilssporto.lv/" text:style-name="Internet_20_link" text:visited-style-name="Visited_20_Internet_20_Link"><text:span text:style-name="Internet_20_link"><text:span text:style-name="T11">www.salaspilssporto.lv</text:span></text:span></text:a></text:p>
      <text:p text:style-name="P9"/>
      <text:p text:style-name="P9">14. Salaspils novada atklātais ātrā šaha čempionāts 2026</text:p>
      <text:p text:style-name="P5">NOLIKUMS</text:p>
      <text:p text:style-name="P5"/>
      <text:p text:style-name="P8">1. Mērķis</text:p>
      <text:p text:style-name="P4">Veicināt šaha spēles popularitāti Salaspils novadā un Latvijā.</text:p>
      <text:p text:style-name="P11">Paaugstināt šahistu sporta meistarību un noskaidrot labākos šaha spēlētājus.</text:p>
      <text:p text:style-name="P8">2. Vieta un laiks</text:p>
      <text:p text:style-name="P11">Sacensības notiek 2026.gada 12.septembrī, Salaspils sporta namā, Smilšu ielā 1, Salaspilī.</text:p>
      <text:p text:style-name="P8">3. Sacensību vadība</text:p>
      <text:p text:style-name="P4">Sacensības organizē Salaspils novada PI “Salaspils Sporta nams” sadarbībā ar Latvijas un Rīgas Šaha federācijām.</text:p>
      <text:p text:style-name="P13">Salaspils sporta nams sporta organizatore: Linda Lankovska epasts: linda.lankovska@salaspils.lv</text:p>
      <text:p text:style-name="P4">Turnīra direktors: Antons Koroševskis (+371 28640518) </text:p>
      <text:p text:style-name="P14">Turnīra galvenais tiesnesis - IA Alberts Cimiņš (+371 28804664), alberts.cimins@inbox.lv</text:p>
      <text:p text:style-name="P4"/>
      <text:p text:style-name="P8">4. Dalībnieki</text:p>
      <text:p text:style-name="P4">Sacensībās var piedalīties visi šaha spēles cienītāji neatkarīgi no vecuma.</text:p>
      <text:p text:style-name="P4">Par dalībnieku veselības stāvokļa atbilstību sacensībām atbild pats dalībnieks vai</text:p>
      <text:p text:style-name="P11">organizācija, kas piesaka dalībnieku startam.<text:bookmark text:name="Bookmark"/></text:p>
      <text:p text:style-name="P8">5. Izcīņas kārtība</text:p>
      <text:p text:style-name="P4">Turnīrs notiek pēc Šveices sistēmas 8 kārtās, FIDE noteikumi, FIDE ātrā (rapid) šaha</text:p>
      <text:p text:style-name="P4">reitinga aprēķins. Apdomas laiks 10 min. uz visu partiju + 5 sek. par katru izdarīto</text:p>
      <text:p text:style-name="P4">gājienu. Atkarībā no dalībnieku skaita turnīra galvenais tiesnesis sacensību dienā ir</text:p>
      <text:p text:style-name="P11">tiesīgs veikt nepieciešamās izmaiņas.</text:p>
      <text:p text:style-name="P8">Sacensību norises kārtība</text:p>
      <text:p text:style-name="P4">10:20 – 10:45 reģistrācija</text:p>
      <text:p text:style-name="P4">Atklāšana 10.55</text:p>
      <text:p text:style-name="P4">11:00 – 11:35 1.kārta</text:p>
      <text:p text:style-name="P4">11:40 – 12:15 2.kārta</text:p>
      <text:p text:style-name="P4">12:20 – 12:55 3. kārta</text:p>
      <text:p text:style-name="P4">13:00 – 13:35 4.kārta</text:p>
      <text:p text:style-name="P4">Pusdienu pārtraukums</text:p>
      <text:p text:style-name="P4">14:35 – 15:10 5.kārta</text:p>
      <text:p text:style-name="P4">15:15 – 15:50 6.kārta</text:p>
      <text:p text:style-name="P4">15:55 – 16:30 7.kārta</text:p>
      <text:p text:style-name="P4">16:35 – 17:10 8.kārta</text:p>
      <text:p text:style-name="P11">17:30 sacensību noslēgums, apbalvošana.</text:p>
      <text:p text:style-name="P11"/>
      <text:p text:style-name="P8"><text:soft-page-break/>6. Vietu noteikšanas kārtība</text:p>
      <text:p text:style-name="P4">Vietu noteikšana individuālajā vērtējumā vienāda punktu skaita gadījumā:</text:p>
      <text:p text:style-name="P4">1. Uzlabotais Buholca koeficients (sliktāko rezultātu)</text:p>
      <text:p text:style-name="P4">2. Buholca koeficients</text:p>
      <text:p text:style-name="P11">3. RST (reitinga sasniegums turnīrā)</text:p>
      <text:p text:style-name="P8">7. Pieteikšanās</text:p>
      <text:p text:style-name="P4">Obligāta iepriekšējā pieteikšanās līdz 2026.gada 10.septembrim uz e-pastu: alberts.cimins@inbox.lv.</text:p>
      <text:p text:style-name="P1"><text:span text:style-name="T1"><text:s text:c="2"/>Pieteikumā jānorāda: uzvārds, vārds, FIDE ātrā šaha reitings. Ja nav FIDE ID tad tam var pieteikties mājas lapā </text:span><text:a xlink:type="simple" xlink:href="http://www.sahafederacija.lv/" text:style-name="Internet_20_link" text:visited-style-name="Visited_20_Internet_20_Link"><text:span text:style-name="T1">www.sahafederacija.lv</text:span></text:a><text:span text:style-name="T1">. Kā arī reģistrēties būs iespējams uz vietas sacensību dienā. </text:span></text:p>
      <text:p text:style-name="P4">Sacensību organizatori ir tiesīgi nepielaist sacensībām dalībniekus, kas ir nokavējuši</text:p>
      <text:p text:style-name="P11">iepriekšējās pieteikšanās beigu datumu.Dalībnieku saraksts tiks publicēts: <text:a xlink:type="simple" xlink:href="http://www.chess-results.com/" text:style-name="Internet_20_link" text:visited-style-name="Visited_20_Internet_20_Link">www.chess-results.com</text:a></text:p>
      <text:p text:style-name="P8">8. Balvu fonds</text:p>
      <text:p text:style-name="P8">Tiks apbalvotas 1.-3. vietu ieguvēji, kā arī paredzētas speciālās balvas kategorijās:</text:p>
      <text:p text:style-name="P11"><text:s/>labākie seniori S-65, S-50 grupās, labākais jaunietis U-14, U-18, labākā dāma) un Salaspils novada labākajiem šahistiem, kā arī iespējamas citas balvas no turnīra rīkotājiem.</text:p>
      <text:p text:style-name="P8">9. Dalības maksa</text:p>
      <text:p text:style-name="P1"><text:span text:style-name="T2">Salaspils novada iedzīvotājiem - bezmaksas</text:span><text:span text:style-name="T1">;</text:span></text:p>
      <text:p text:style-name="P4">GM, IM, WGM, WIM un šahistiem ar FIDE ātrā šaha reitingu virs 2400 bezmaksas;</text:p>
      <text:p text:style-name="P4">FM,WFM,CM,WCM - 5 EUR;</text:p>
      <text:p text:style-name="P4">Pārējiem – 10 EUR.</text:p>
      <text:p text:style-name="P8">10. Citi noteikumi</text:p>
      <text:p text:style-name="P4">Visus izdevumus, kas saistīti ar piedalīšanos sacensībās sedz paši dalībnieki vai komandējošās organizācijas.</text:p>
      <text:p text:style-name="P1"><text:span text:style-name="T4">11.</text:span><text:span text:style-name="T1"> </text:span><text:span text:style-name="T3">Personas datu apstrāde</text:span></text:p>
      <text:p text:style-name="P3"><text:span text:style-name="T5">Pārzinis datu apstrādei ir Salaspils novada pašvaldības iestāde „Salaspils sporta nams”, reģistrācijas Nr. 90010144332, adrese: Smilšu iela 1, Salaspils, LV- 2121, tālr. +371 20733333, e-pasts: </text:span><text:a xlink:type="simple" xlink:href="mailto:sporta.nams@salaspils.lv" text:style-name="Internet_20_link" text:visited-style-name="Visited_20_Internet_20_Link"><text:span text:style-name="T7">sporta.nams@salaspils.lv</text:span></text:a><text:span text:style-name="T5">, </text:span><text:a xlink:type="simple" xlink:href="http://www.salaspilssporto.lv/" text:style-name="Internet_20_link" text:visited-style-name="Visited_20_Internet_20_Link"><text:span text:style-name="T7">www.salaspilssporto.lv</text:span></text:a><text:span text:style-name="T5">;</text:span></text:p>
      <text:p text:style-name="P3"><text:span text:style-name="T5">Datu aizsardzības speciālista kontaktinformācija datu aizsardzības jautājumos: </text:span><text:a xlink:type="simple" xlink:href="mailto:datu.aizsardziba@salaspils.lv" text:style-name="Internet_20_link" text:visited-style-name="Visited_20_Internet_20_Link"><text:span text:style-name="T7">datu.aizsardziba@salaspils.lv</text:span></text:a><text:span text:style-name="T5">;</text:span></text:p>
      <text:p text:style-name="P7">Piesakoties sacensībām dalībnieks piekrīt savu personas datu apstrādei, pamatojoties uz Vispārīgās datu aizsardzības regulas 6.panta pirmās daļas a) apakšpunktu;</text:p>
      <text:p text:style-name="P7">Personas datu apstrādes mērķis ir:</text:p>
      <text:p text:style-name="P6"><text:s text:c="3"/>- lai pārliecinātos, ka dalībnieks atbilst pasākuma dalībnieka kritērijiem, kas noteikti nolikuma 4.1. punktā, attiecīgi veicot personas identifikāciju;</text:p>
      <text:p text:style-name="P6"><text:s text:c="5"/>- lai korekti atspoguļotu sporta svētku dalībnieka sniegto rezultātu, attiecībā pret citu dalībnieku rezultātiem, nepieciešama dalībnieka identificējoša informācija - vārds un uzvārds;</text:p>
      <text:p text:style-name="P7">Ja dalībnieks līdz sacensību sākumam atsauc savu dalību pasākumā, organizators nodrošina savā rīcībā esošo attiecīgā dalībnieka personas datu dzēšanu;</text:p>
      <text:p text:style-name="P3"><text:span text:style-name="T5">Informācija par organizatora veikto personas datu apstrādi pieejama </text:span><text:a xlink:type="simple" xlink:href="http://www.salaspilssporto.lv/privatuma-politika" text:style-name="Internet_20_link" text:visited-style-name="Visited_20_Internet_20_Link"><text:span text:style-name="T5">www.salaspilssporto.lv/privatuma-politika</text:span></text:a><text:span text:style-name="T5"> </text:span></text:p>
      <text:p text:style-name="P6"/>
      <text:p text:style-name="P2"><text:span text:style-name="T8">Informējam, ka pasākums “</text:span><text:span text:style-name="T4">14. Salaspils novada atklātais ātrā šaha čempionāts 2026</text:span><text:span text:style-name="T8">” ir publisks pasākums, kura laikā iespējama pasākuma dalībnieku personas datu apstrāde fotografējot un filmējot, kā arī pēc tam iegūtais materiāls tiks publicēts Salaspils sporta nama un Salaspils novada pašvaldības informatīvajos kanālos un izdevumos - sabiedrības informēšanas nolūkos.</text:span></text:p>
      <text:p text:style-name="P10"><text:span text:style-name="T6">PASĀKUMA ORGANIZATORI PATUR TIESĪBAS MAINĪT NOLIKUMU PUBLICĒJOT INFORMĀCIJU </text:span><text:a xlink:type="simple" xlink:href="http://www.salaspilssporto.lv/" text:style-name="Internet_20_link" text:visited-style-name="Visited_20_Internet_20_Link"><text:span text:style-name="T9">www.salaspilssporto.lv</text:span></text:a></text:p>
      <text:p text:style-name="P12"><draw:frame draw:style-name="fr2" draw:name="graphics2" text:anchor-type="paragraph" svg:width="17.96cm" svg:height="6.98cm" draw:z-index="0"><draw:image xlink:href="Pictures/100000000000055E0000021698B0062F.jpg" xlink:type="simple" xlink:show="embed" xlink:actuate="onLoad"/></draw:frame><draw:frame draw:style-name="fr3" draw:name="graphics3" text:anchor-type="char" svg:x="6.987cm" svg:y="6.562cm" svg:width="5.272cm" svg:height="3.03cm" draw:z-index="2"><draw:image xlink:href="Pictures/100000000000021200000161F1DA111D.png" xlink:type="simple" xlink:show="embed" xlink:actuate="onLoad"/></draw:frame><text:soft-page-break/></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Arial2" svg:font-family="Arial" style:font-family-generic="swiss"/>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true"/>
      <style:paragraph-properties fo:line-height="108%" style:text-autospace="ideograph-alpha" style:line-break="strict" style:writing-mode="lr-tb" style:font-independent-line-spacing="false">
        <style:tab-stops/>
      </style:paragraph-properties>
      <style:text-properties style:use-window-font-color="true" fo:font-size="11pt" fo:language="lv" fo:country="LV" style:font-size-asian="11pt" style:language-asian="en" style:country-asian="US" style:font-size-complex="11pt" style:language-complex="ar" style:country-complex="SA"/>
    </style:default-style>
    <style:default-style style:family="paragraph">
      <style:paragraph-properties fo:margin-top="0cm" fo:margin-bottom="0.282cm" fo:line-height="108%" fo:hyphenation-ladder-count="no-limit" style:text-autospace="ideograph-alpha" style:punctuation-wrap="hanging" style:line-break="strict" style:tab-stop-distance="1.27cm" style:writing-mode="lr-tb"/>
      <style:text-properties style:use-window-font-color="true" style:font-name="Calibri" fo:font-size="11pt" fo:language="lv" fo:country="LV" style:font-name-asian="SimSun" style:font-size-asian="11pt" style:language-asian="en" style:country-asian="US" style:font-name-complex="Tahoma"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Default_20_Paragraph_20_Font" style:display-name="Default Paragraph Font" style:family="text"/>
    <style:style style:name="Internet_20_link" style:display-name="Internet link" style:family="text" style:parent-style-name="Default_20_Paragraph_20_Font">
      <style:text-properties fo:color="#0563c1" fo:language="zxx" fo:country="none" style:text-underline-style="solid" style:text-underline-width="auto" style:text-underline-color="font-color" style:language-asian="zxx" style:country-asian="none" style:language-complex="zxx" style:country-complex="none"/>
    </style:style>
    <style:style style:name="ListLabel_20_1" style:display-name="ListLabel 1" style:family="text">
      <style:text-properties fo:color="#000000" fo:font-weight="bold" style:font-name-asian="Times New Roman1" style:font-weight-asian="bold" style:font-name-complex="Times New Roman1"/>
    </style:style>
    <style:style style:name="ListLabel_20_2" style:display-name="ListLabel 2" style:family="text">
      <style:text-properties fo:color="#000000" fo:font-weight="normal" style:font-weight-asian="normal"/>
    </style:style>
    <style:style style:name="ListLabel_20_3" style:display-name="ListLabel 3" style:family="text">
      <style:text-properties fo:color="#000000"/>
    </style:style>
    <style:style style:name="Numbering_20_Symbols" style:display-name="Numbering Symbols" style:family="text"/>
    <style:style style:name="Visited_20_Internet_20_Link" style:display-name="Visited Internet Link" style:family="text">
      <style:text-properties fo:color="#954f72" style:text-underline-style="solid" style:text-underline-width="auto" style:text-underline-color="font-color"/>
    </style:style>
    <style:style style:name="Graphics" style:family="graphic">
      <style:graphic-properties text:anchor-type="paragraph" svg:x="0cm" svg:y="0cm" style:wrap="none" style:vertical-pos="top" style:vertical-rel="paragraph" style:horizontal-pos="center" style:horizontal-rel="paragraph" fo:background-color="transparent" style:background-transparency="100%">
        <style:background-image/>
      </style:graphic-properties>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text:style-name="ListLabel_20_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 style:num-format="1" text:display-levels="2">
        <style:list-level-properties text:list-level-position-and-space-mode="label-alignment">
          <style:list-level-label-alignment text:label-followed-by="listtab" fo:text-indent="-0.633cm" fo:margin-left="1.136cm"/>
        </style:list-level-properties>
      </text:list-level-style-number>
      <text:list-level-style-number text:level="3" text:style-name="ListLabel_20_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text:start-value="1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0.979cm" fo:margin-bottom="1.27cm" fo:margin-left="1.27cm" fo:margin-right="1.27cm" style:writing-mode="lr-tb" style:layout-grid-color="#c0c0c0" style:layout-grid-lines="42" style:layout-grid-base-height="0.423cm" style:layout-grid-ruby-height="0.212cm" style:layout-grid-mode="none" style:layout-grid-ruby-below="false" style:layout-grid-print="false" style:layout-grid-display="false" style:layout-grid-base-width="0.37cm" style:layout-grid-snap-to-characters="true" loext:margin-gutter="0cm"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SSN</meta:initial-creator>
    <meta:editing-cycles>4</meta:editing-cycles>
    <meta:creation-date>2023-08-08T09:11:00</meta:creation-date>
    <dc:date>2026-07-02T11:36:21.76</dc:date>
    <meta:editing-duration>PT36M51S</meta:editing-duration>
    <meta:generator>OpenOffice/4.1.16$Win32 OpenOffice.org_project/4116m3$Build-9816</meta:generator>
    <dc:creator>Chess Chess</dc:creator>
    <meta:document-statistic meta:table-count="0" meta:image-count="3" meta:object-count="0" meta:page-count="3" meta:paragraph-count="67" meta:word-count="577" meta:character-count="4575"/>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